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a6a107d5b8753334d9f37b6584fd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_manut"/><text:bookmark-start text:name="__RefHeading___suporte_e_manutencao_1"/><text:bookmark-start text:name="suporte_e_manutencao"/>4. Suporte e Manutenção<text:bookmark-end text:name="__RefHeading___suporte_e_manutencao_1"/><text:bookmark-end text:name="suporte_e_manutencao"/></text:h>
      <text:p text:style-name="Text_20_body">O macroprocesso Suporte e Manutenção é composto por cinco processos a saber:</text:p>
      <text:list text:style-name="List_20_1" text:continue-numbering="false">
        <text:list-item>
          <text:p text:style-name="FirstListParagraph_List_20_1_Content"> <text:a xlink:type="simple" xlink:href="http://projetos.funcate.org.br/doku.php?id=psup" text:style-name="Internet_20_link" text:visited-style-name="Visited_20_Internet_20_Link">4.1 Suporte Técnico</text:a></text:p>
        </text:list-item>
        <text:list-item>
          <text:p text:style-name="List_20_1_Content"> <text:a xlink:type="simple" xlink:href="http://projetos.funcate.org.br/doku.php?id=pmcorr" text:style-name="Internet_20_link" text:visited-style-name="Visited_20_Internet_20_Link">4.2 Corretiva</text:a></text:p>
        </text:list-item>
        <text:list-item>
          <text:p text:style-name="LastListParagraph_List_20_1_Content"> <text:a xlink:type="simple" xlink:href="http://projetos.funcate.org.br/doku.php?id=pmadap" text:style-name="Internet_20_link" text:visited-style-name="Visited_20_Internet_20_Link">4.3 Adaptativa</text:a></text:p>
        </text:list-item>
      </text:list>
      <text:p text:style-name="Text_20_body">Este macroprocesso é responsável por apoiar o uso do software pelos usuários por um período determinado. Este apoio inclui o esclarecimento de dúvidas, ajustes de desvios de especificação (manutenção corretiva) e ajustes para melhorar a usabilidade do software (manutenção adaptativa)</text:p>
      <text:p text:style-name="Text_20_body">A figura 6 a seguir apresenta a sequencia dos processos.</text:p>
      <text:p text:style-name="Text_20_body"><draw:frame draw:style-name="mediacenter" draw:name="0" text:anchor-type="paragraph" draw:z-index="0" svg:width="17.991666666667cm" style:rel-width="100%" svg:height="11.43cm" style:rel-height="scale"><draw:image xlink:href="Pictures/77a6a107d5b8753334d9f37b6584fd46.jpg" xlink:type="simple" xlink:show="embed" xlink:actuate="onLoad"/></draw:frame></text:p>
      <text:p text:style-name="Text_20_body">Figura 6 - Fluxo dos processos contidos no macroprocesso “Suporte Técnico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up_manut</dc:title>
  </office:meta>
</office:document-meta>
</file>