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uniao"/><text:bookmark-start text:name="__RefHeading___reunioes_1"/><text:bookmark-start text:name="reunioes"/>6.1 Reuniões<text:bookmark-end text:name="__RefHeading___reunioes_1"/><text:bookmark-end text:name="reunioes"/></text:h>
      <text:p text:style-name="Text_20_body">O processo “Reuniões” é responsável por sintetizar os resultados gerados em cada reunião ocorrida no projeto. </text:p>
      <text:p text:style-name="Text_20_body">O modelo abaixo é recomendado para registro das reunião neste repositório wiki. </text:p>
      <text:list text:style-name="List_20_1" text:continue-numbering="false">
        <text:list-item>
          <text:p text:style-name="LastListParagraph_FirstListParagraph_List_20_1_Content">  1.Prospecção</text:p>
        </text:list-item>
      </text:list>
      <text:p text:style-name="Text_20_body">           Reunião 01 - DD/MM/AAA - Duvidas sobre necessidades  &lt;<text:span text:style-name="underline">link para integra dos resultados</text:span>&gt;</text:p>
      <text:list text:style-name="List_20_1" text:continue-numbering="false">
        <text:list-item>
          <text:p text:style-name="LastListParagraph_FirstListParagraph_List_20_1_Content">  2.Planejamento</text:p>
        </text:list-item>
      </text:list>
      <text:p text:style-name="Text_20_body">           Reunião 02 - DD/MM/AAA - Duvidas sobre necessidades  &lt;<text:span text:style-name="underline">link para integra dos resultados</text:span>&gt;</text:p>
      <text:p text:style-name="Preformatted_20_Text"><text:s text:c="9"/>Reunião 03 - DD/MM/AAA - Duvidas sobre necessidades<text:s text:c="2"/>&lt;__link para integra dos resultados__&gt;</text:p>
      <text:list text:style-name="List_20_1" text:continue-numbering="false">
        <text:list-item>
          <text:p text:style-name="LastListParagraph_FirstListParagraph_List_20_1_Content">  3.Desenvolvimento</text:p>
        </text:list-item>
      </text:list>
      <text:list text:style-name="List_20_1" text:continue-numbering="false">
        <text:list-item>
          <text:p text:style-name="LastListParagraph_FirstListParagraph_List_20_1_Content">  4.Suporte e Manutenção</text:p>
        </text:list-item>
      </text:list>
      <text:list text:style-name="List_20_1" text:continue-numbering="false">
        <text:list-item>
          <text:p text:style-name="LastListParagraph_FirstListParagraph_List_20_1_Content">  5.Garanti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reuniao</dc:title>
  </office:meta>
</office:document-meta>
</file>