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mcorr"/><text:bookmark-start text:name="__RefHeading___manutencao_corretiva_1"/><text:bookmark-start text:name="manutencao_corretiva"/>4.2 Manutenção Corretiva<text:bookmark-end text:name="__RefHeading___manutencao_corretiva_1"/><text:bookmark-end text:name="manutencao_corretiva"/></text:h>
      <text:p text:style-name="Text_20_body">Inclui as seguintes ações:</text:p>
      <text:list text:style-name="Numbering_20_1" text:continue-numbering="false">
        <text:list-item>
          <text:p text:style-name="FirstListParagraph_Numbering_20_1_Content"> Registro de correção (“Trac”);</text:p>
        </text:list-item>
        <text:list-item>
          <text:p text:style-name="LastListParagraph_Numbering_20_1_Content"> Ajustar a codificação visando  corrigir desvio de especificação;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Numbering_20_1_Content" style:display-name="First Numbering 1 Content" style:parent-style-name="Numbering_20_1_Content" style:class="html" style:next-style-name="Text_20_body" style:family="paragraph">
      <style:paragraph-properties fo:margin-top="0.5cm" fo:margin-bottom=""/>
    </style:style>
    <style:style style:name="LastListParagraph_Numbering_20_1_Content" style:display-name="Last Numbering 1 Content" style:parent-style-name="Numbering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mcorr</dc:title>
  </office:meta>
</office:document-meta>
</file>