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20137be2b97751888cfa46403daf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ejamento"/><text:bookmark-start text:name="__RefHeading___planejamento_1"/><text:bookmark-start text:name="planejamento"/>2. Planejamento<text:bookmark-end text:name="__RefHeading___planejamento_1"/><text:bookmark-end text:name="planejamento"/></text:h>
      <text:p text:style-name="Text_20_body">O macroprocesso Planejamento é composto por três processos a saber:</text:p>
      <text:list text:style-name="List_20_1" text:continue-numbering="false">
        <text:list-item>
          <text:p text:style-name="FirstListParagraph_List_20_1_Content"> <text:a xlink:type="simple" xlink:href="http://projetos.funcate.org.br/doku.php?id=pabertura" text:style-name="Internet_20_link" text:visited-style-name="Visited_20_Internet_20_Link">2.1 Abertura do projeto;</text:a></text:p>
        </text:list-item>
        <text:list-item>
          <text:p text:style-name="List_20_1_Content"> <text:a xlink:type="simple" xlink:href="http://projetos.funcate.org.br/doku.php?id=panalise" text:style-name="Internet_20_link" text:visited-style-name="Visited_20_Internet_20_Link">2.2 Análise de requisitos; e</text:a></text:p>
        </text:list-item>
        <text:list-item>
          <text:p text:style-name="LastListParagraph_List_20_1_Content"> <text:a xlink:type="simple" xlink:href="http://projetos.funcate.org.br/doku.php?id=pplanejamento" text:style-name="Internet_20_link" text:visited-style-name="Visited_20_Internet_20_Link">2.3 Planejamento da execução.</text:a></text:p>
        </text:list-item>
      </text:list>
      <text:p text:style-name="Text_20_body">Este macroprocesso é responsável por preparar/planejar o projeto visando a sua execução. Tem como objetivo principal transformar as necessidades em requisitos técnicos visando a sua codificação.</text:p>
      <text:p text:style-name="Text_20_body">A figura 4 a seguir apresenta a sequencia dos processos.</text:p>
      <text:p text:style-name="Text_20_body"><draw:frame draw:style-name="mediacenter" draw:name="0" text:anchor-type="paragraph" draw:z-index="0" svg:width="27.278541666667cm" style:rel-width="100%" svg:height="4.683125cm" style:rel-height="scale"><draw:image xlink:href="Pictures/2620137be2b97751888cfa46403daf97.jpg" xlink:type="simple" xlink:show="embed" xlink:actuate="onLoad"/></draw:frame></text:p>
      <text:p text:style-name="Text_20_body">Figura 4 - Fluxo dos processos contidos no macroprocesso “Planejamento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anejamento</dc:title>
  </office:meta>
</office:document-meta>
</file>