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1a4f360a0b836be0f9b63916ba80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antia"/><text:bookmark-start text:name="__RefHeading___garantia_1"/><text:bookmark-start text:name="garantia"/>5. Garantia<text:bookmark-end text:name="__RefHeading___garantia_1"/><text:bookmark-end text:name="garantia"/></text:h>
      <text:p text:style-name="Text_20_body">O macroprocesso Garantia é composto por um processo a saber:</text:p>
      <text:list text:style-name="List_20_1" text:continue-numbering="false">
        <text:list-item>
          <text:p text:style-name="LastListParagraph_FirstListParagraph_List_20_1_Content"> <text:a xlink:type="simple" xlink:href="http://projetos.funcate.org.br/doku.php?id=pgarantia" text:style-name="Internet_20_link" text:visited-style-name="Visited_20_Internet_20_Link">5.1 Garantia</text:a></text:p>
        </text:list-item>
      </text:list>
      <text:p text:style-name="Text_20_body">Este macroprocesso é responsável por assegurar um período de garantia do software após a data de término do contrato.</text:p>
      <text:p text:style-name="Text_20_body">A figura 7 a seguir apresenta o processos.</text:p>
      <text:p text:style-name="Text_20_body"><draw:frame draw:style-name="mediacenter" draw:name="0" text:anchor-type="paragraph" draw:z-index="0" svg:width="7.1702083333333cm" svg:height="4.524375cm"><draw:image xlink:href="Pictures/dd1a4f360a0b836be0f9b63916ba80f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garantia</dc:title>
  </office:meta>
</office:document-meta>
</file>